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e420d63f7256aeaea4282b9c41837f.png"/>
  <manifest:file-entry manifest:media-type="image/jpeg" manifest:full-path="Pictures/8ef4f10cd36e2429e28afa9b426f80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fesmarket_1"/><text:bookmark-start text:name="fesmarket"/>FESMARKET<text:bookmark-end text:name="__RefHeading___fesmarket_1"/><text:bookmark-end text:name="fesmarket"/></text:h>
      <text:p text:style-name="Text_20_body"><draw:frame draw:style-name="mediacenter" draw:name="0" text:anchor-type="paragraph" draw:z-index="0" svg:width="15.875cm" svg:height="6.4890510948905cm"><draw:image xlink:href="Pictures/fee420d63f7256aeaea4282b9c41837f.pn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improve the user experience in supermarkets. To make the shopping experience efficient, fast and generate the highest customer satisfaction. </text:p>
      <text:p text:style-name="Text_20_body">The project requirements are:</text:p>
      <text:list text:style-name="Numbering_20_1" text:continue-numbering="false">
        <text:list-item>
          <text:p text:style-name="Numbering_20_1_Content_First"> … (<text:span text:style-name="Emphasis">specify here your project requirements</text:span>)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3</text:span></text:p>
      <text:p text:style-name="Text_20_body"><text:span text:style-name="Strong_20_Emphasis">Students (from left to right)</text:span>:</text:p>
      <text:list text:style-name="List_20_1" text:continue-numbering="false">
        <text:list-item>
          <text:p text:style-name="List_20_1_Content_First"> Dominika Marta Gajda</text:p>
        </text:list-item>
        <text:list-item>
          <text:p text:style-name="List_20_1_Content"> Hessel Jacob van Klaveren</text:p>
        </text:list-item>
        <text:list-item>
          <text:p text:style-name="List_20_1_Content"> Jelte Van Dyck</text:p>
        </text:list-item>
        <text:list-item>
          <text:p text:style-name="List_20_1_Content"> Marian-Daniel Robu</text:p>
        </text:list-item>
        <text:list-item>
          <text:p text:style-name="List_20_1_Content"> Miquel Orós López</text:p>
        </text:list-item>
        <text:list-item>
          <text:p text:style-name="List_20_1_Content_Last"> Tobias Krings</text:p>
        </text:list-item>
      </text:list>
      <text:p text:style-name="Plugin_Wrap_Paragraph_Centered">
<draw:frame draw:style-name="mediacenter" draw:name="1" text:anchor-type="paragraph" draw:z-index="1" svg:width="15.875cm" svg:height="11.90625cm"><draw:image xlink:href="Pictures/8ef4f10cd36e2429e28afa9b426f80f4.jpg" xlink:type="simple" xlink:show="embed" xlink:actuate="onLoad"/></draw:frame>
</text:p>
      <text:p text:style-name="Text_20_body">FESMARKET members
</text:p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3-wiki3.dee.isep.ipp.pt/doku.php?id=plan" text:style-name="Internet_20_link" text:visited-style-name="Visited_20_Internet_20_Link">Milestones, Tasks, Gantt chart, Task allocation</text:a></text:p>
      <text:p text:style-name="Text_20_body">Logbook: <text:a xlink:type="simple" xlink:href="https://www.eps2023-wiki3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3-wiki3.dee.isep.ipp.pt/doku.php?id=report" text:style-name="Internet_20_link" text:visited-style-name="Visited_20_Internet_20_Link">Report</text:a></text:p>
      <text:p text:style-name="Text_20_body">Deliverables: <text:a xlink:type="simple" xlink:href="https://www.eps2023-wiki3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<text:span text:style-name="Strong_20_Emphasis">Dominika Marta Gajda</text:span> , 1222458@isep.ipp.pt </text:p>
        </text:list-item>
        <text:list-item>
          <text:p text:style-name="List_20_1_Content"> <text:span text:style-name="Strong_20_Emphasis">Hessel Jacob van Klaveren</text:span> , 1222470@isep.ipp.pt </text:p>
        </text:list-item>
        <text:list-item>
          <text:p text:style-name="List_20_1_Content"> <text:span text:style-name="Strong_20_Emphasis">Marian-Daniel Robu</text:span> , 1222499@isep.ipp.pt</text:p>
        </text:list-item>
        <text:list-item>
          <text:p text:style-name="List_20_1_Content"> <text:span text:style-name="Strong_20_Emphasis">Jelte Van Dyck</text:span> , 1222475@isep.ipp.pt  </text:p>
        </text:list-item>
        <text:list-item>
          <text:p text:style-name="List_20_1_Content"> <text:span text:style-name="Strong_20_Emphasis"> Miquel Orós López</text:span> , 1222505@isep.ipp.pt ,  <text:a xlink:type="simple" xlink:href="https://www.instagram.com/design4soft/?r=nametag" text:style-name="Internet_20_link" text:visited-style-name="Visited_20_Internet_20_Link">https://www.instagram.com/design4soft/?r=nametag</text:a> (Projects instagram)</text:p>
        </text:list-item>
        <text:list-item>
          <text:p text:style-name="List_20_1_Content_Last"> <text:span text:style-name="Strong_20_Emphasis">Tobias Krings</text:span> , 1222531@isep.ipp.pt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28:06</meta:creation-date>
    <dc:creator>Generated</dc:creator>
    <dc:date>2026-09-13T19::28:06</dc:date>
    <dc:language>en-US</dc:language>
    <meta:editing-cycles>1</meta:editing-cycles>
    <meta:editing-duration>PT0S</meta:editing-duration>
    <dc:title>start</dc:title>
  </office:meta>
</office:document-meta>
</file>